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DejaVu Sans" svg:font-family="'DejaVu Sans'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nux Libertine G" svg:font-family="'Linux Libertine G'" style:font-family-generic="system" style:font-pitch="variable"/>
    <style:font-face style:name="Noto Sans" svg:font-family="'Noto Sans'" style:font-family-generic="swiss"/>
    <style:font-face style:name="Noto Sans1" svg:font-family="'Noto Sans'" style:font-family-generic="system" style:font-pitch="variable"/>
  </office:font-face-decls>
  <office:automatic-styles>
    <style:style style:name="P1" style:family="paragraph" style:parent-style-name="Preformatted_20_Text">
      <style:paragraph-properties style:writing-mode="lr-t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臺北市稅捐處－納保 AI 助理官方資料來源</text:p>
      <text:p text:style-name="P1"/>
      <text:p text:style-name="P1">以下為納稅者權利保護相關官方網站，可提供自己信任的 AI 工具作為查詢來源。</text:p>
      <text:p text:style-name="P1"/>
      <text:p text:style-name="P1">1. 臺北市稅捐稽徵處納稅者權利保護專區</text:p>
      <text:p text:style-name="P1">https://tpctax.gov.taipei/cp.aspx?n=8E43983814D22693</text:p>
      <text:p text:style-name="P1"/>
      <text:p text:style-name="P1">2. 申請納稅者權利保護事項（申請方式及申請書）</text:p>
      <text:p text:style-name="P1">https://tpctax.gov.taipei/cp.aspx?n=8E43983814D22693&amp;Create=1&amp;s=C3157E663B40DF4A&amp;ccms_cs=1&amp;state=F5D336F102ACBC68</text:p>
      <text:p text:style-name="P1"/>
      <text:p text:style-name="P1">3. 臺北市稅捐稽徵處納保官工作成果</text:p>
      <text:p text:style-name="P1">https://tpctax.gov.taipei/cp.aspx?n=8E43983814D22693&amp;s=872AD8F81623F585</text:p>
      <text:p text:style-name="P1"/>
      <text:p text:style-name="P1">4. 財政部納稅者權利保護法規及相關資訊</text:p>
      <text:p text:style-name="P1">https://www.mof.gov.tw/multiplehtml/4fb62dbc7a51410b8a98983899900eb2</text:p>
      <text:p text:style-name="P1"/>
      <text:p text:style-name="P1">5. 財政部本部納保業務辦理情形</text:p>
      <text:p text:style-name="P1">https://www.mof.gov.tw/multiplehtml/692ecb6f5960496496212d1e2e6b338b</text:p>
      <text:p text:style-name="P1"/>
      <text:p text:style-name="P1">6. 納稅者權利保護法</text:p>
      <text:p text:style-name="P1">https://law-out.mof.gov.tw/LawContent.aspx?id=GL010199</text:p>
      <text:p text:style-name="P1"/>
      <text:p text:style-name="P1">7. 納稅者權利保護官辦理納稅者權利保護事項作業要點</text:p>
      <text:p text:style-name="P1">https://law-out.mof.gov.tw/LawContent.aspx?id=GL010326</text:p>
      <text:p text:style-name="P1"/>
      <text:p text:style-name="P1">使用提醒：</text:p>
      <text:p text:style-name="P1">- 請勿將身分證字號、聯絡資料、稅籍資料或其他個人敏感資訊輸入 AI 工具。</text:p>
      <text:p text:style-name="P1">- AI 回覆僅供參考，實際權益仍請以主管機關最新法令及個案答復為準。</text:p>
      <text:p text:style-name="P1">- 本清單已移除停止服務的「稅務視訊服務雲」。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DejaVu Sans" svg:font-family="'DejaVu Sans'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nux Libertine G" svg:font-family="'Linux Libertine G'" style:font-family-generic="system" style:font-pitch="variable"/>
    <style:font-face style:name="Noto Sans" svg:font-family="'Noto Sans'" style:font-family-generic="swiss"/>
    <style:font-face style:name="Noto Sans1" svg:font-family="'Noto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DejaVu Sans" style:font-size-asian="10.5pt" style:rfc-language-tag-asian="zh-Hant" style:language-asian="zh" style:script-asian="Hant" style:font-name-complex="Noto Sans1" style:font-size-complex="12pt" style:language-complex="hi" style:country-complex="IN" loext:font-optical-sizing="auto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font-name-asian="DejaVu Sans" style:font-size-asian="10.5pt" style:rfc-language-tag-asian="zh-Hant" style:language-asian="zh" style:script-asian="Hant" style:font-name-complex="Noto Sans1" style:font-size-complex="12pt" style:language-complex="hi" style:country-complex="IN" loext:font-optical-sizing="auto" fo:hyphenate="false" fo:hyphenation-remain-char-count="2" fo:hyphenation-push-char-count="2" loext:hyphenation-no-caps="false" loext:hyphenation-no-last-word="false" loext:hyphenation-word-char-count="5" loext:hyphenation-zone="no-limit" loext:hyphenation-compound-remain-char-count="2" loext:hyphenation-compound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Noto Sans1" style:font-family-complex="'Noto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" style:font-family-complex="'Noto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" style:font-family-complex="'Noto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" style:font-family-complex="'Noto Sans'" style:font-family-generic-complex="swiss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0" meta:image-count="0" meta:object-count="0" meta:page-count="1" meta:paragraph-count="20" meta:word-count="274" meta:character-count="775" meta:non-whitespace-character-count="758"/>
    <meta:generator>LibreOfficeDev/26.8.0.0.alpha0$MacOSX_AARCH64 LibreOffice_project/2c87e51eeaa2b413ff4ae097b2705eea1995d8e5</meta:generator>
  </office:meta>
</office:document-meta>
</file>